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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0451in" text:min-label-width="0.25in" text:list-level-position-and-space-mode="label-alignment">
          <style:list-level-label-alignment text:label-followed-by="listtab" fo:margin-left="3.2951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451in" text:min-label-width="0.25in" text:list-level-position-and-space-mode="label-alignment">
          <style:list-level-label-alignment text:label-followed-by="listtab" fo:margin-left="4.7951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justify" fo:margin-bottom="0in" fo:line-height="100%"/>
    </style:style>
    <style:style style:name="P2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 style:language-asian="pl" style:country-asian="PL"/>
    </style:style>
    <style:style style:name="P3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4" style:parent-style-name="Normalny" style:list-style-name="LFO2" style:family="paragraph">
      <style:paragraph-properties fo:text-align="justify" fo:margin-top="0.0694in" fo:margin-bottom="0.0694in" fo:line-height="100%"/>
    </style:style>
    <style:style style:name="T5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8" style:parent-style-name="Normalny" style:list-style-name="LFO2" style:family="paragraph">
      <style:paragraph-properties fo:text-align="justify" fo:margin-top="0.0694in" fo:margin-bottom="0.0694in" fo:line-height="100%"/>
    </style:style>
    <style:style style:name="T9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1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2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3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4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5" style:parent-style-name="Normalny" style:list-style-name="LFO2" style:family="paragraph">
      <style:paragraph-properties fo:margin-top="0.0694in" fo:margin-bottom="0.0694in" fo:line-height="100%"/>
    </style:style>
    <style:style style:name="T16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8" style:parent-style-name="Normalny" style:family="paragraph">
      <style:paragraph-properties fo:margin-top="0.0694in" fo:margin-bottom="0.0694in" fo:line-height="100%" fo:margin-left="0.5in">
        <style:tab-stops/>
      </style:paragraph-properties>
    </style:style>
    <style:style style:name="T1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0" style:parent-style-name="Normalny" style:family="paragraph">
      <style:paragraph-properties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1" style:parent-style-name="Normalny" style:family="paragraph">
      <style:paragraph-properties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2" style:parent-style-name="Normalny" style:family="paragraph">
      <style:paragraph-properties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3" style:parent-style-name="Normalny" style:family="paragraph">
      <style:paragraph-properties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4" style:parent-style-name="Normalny" style:family="paragraph">
      <style:paragraph-properties fo:margin-top="0.0694in" fo:margin-bottom="0.0694in" fo:line-height="100%"/>
    </style:style>
    <style:style style:name="T2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6" style:parent-style-name="Normalny" style:list-style-name="LFO2" style:family="paragraph">
      <style:paragraph-properties fo:text-align="justify" fo:margin-top="0.0694in" fo:margin-bottom="0.0694in" fo:line-height="100%"/>
    </style:style>
    <style:style style:name="T2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2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9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0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1" style:parent-style-name="Akapitzlistą" style:family="paragraph">
      <style:paragraph-properties fo:text-align="justify" fo:margin-top="0.0694in" fo:margin-bottom="0.0694in" fo:line-height="100%"/>
      <style:text-properties style:font-name="Times New Roman" fo:font-size="12pt" style:font-size-asian="12pt" style:font-size-complex="12pt"/>
    </style:style>
    <style:style style:name="P32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</style:style>
    <style:style style:name="T33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34" style:parent-style-name="Domyślnaczcionkaakapitu" style:family="text">
      <style:text-properties style:font-name="Times New Roman" fo:font-size="12pt" style:font-size-asian="12pt" style:font-size-complex="12pt"/>
    </style:style>
    <style:style style:name="T3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6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7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</style:style>
    <style:style style:name="T3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9" style:parent-style-name="Normalny" style:list-style-name="LFO2" style:family="paragraph">
      <style:paragraph-properties fo:text-align="justify" fo:margin-top="0.0694in" fo:margin-bottom="0.0694in" fo:line-height="100%"/>
    </style:style>
    <style:style style:name="T4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41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42" style:parent-style-name="Normalny" style:family="paragraph">
      <style:paragraph-properties fo:text-align="justify" fo:margin-bottom="0in"/>
      <style:text-properties style:font-name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3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44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45" style:parent-style-name="Normalny" style:family="paragraph">
      <style:paragraph-properties fo:text-align="justify" fo:margin-bottom="0in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6" style:parent-style-name="Normalny" style:family="paragraph">
      <style:paragraph-properties fo:text-align="justify" fo:margin-bottom="0in"/>
    </style:style>
    <style:style style:name="T47" style:parent-style-name="Domyślnaczcionkaakapitu" style:family="text">
      <style:text-properties style:font-name="Times New Roman" style:font-weight-complex="bold" fo:font-size="12pt" style:font-size-asian="12pt" style:font-size-complex="12pt"/>
    </style:style>
    <style:style style:name="T48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T49" style:parent-style-name="Domyślnaczcionkaakapitu" style:family="text">
      <style:text-properties style:font-name="Times New Roman" fo:font-size="12pt" style:font-size-asian="12pt" style:font-size-complex="12pt"/>
    </style:style>
    <style:style style:name="T50" style:parent-style-name="Hiperłącze" style:family="text">
      <style:text-properties style:font-name="Times New Roman" fo:font-size="12pt" style:font-size-asian="12pt" style:font-size-complex="12pt"/>
    </style:style>
    <style:style style:name="T51" style:parent-style-name="Domyślnaczcionkaakapitu" style:family="text">
      <style:text-properties style:font-name="Times New Roman" fo:font-size="12pt" style:font-size-asian="12pt" style:font-size-complex="12pt"/>
    </style:style>
    <style:style style:name="P52" style:parent-style-name="Normalny" style:family="paragraph">
      <style:paragraph-properties fo:text-align="justify" fo:margin-bottom="0in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3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54" style:parent-style-name="Akapitzlistą" style:list-style-name="LFO3" style:family="paragraph">
      <style:paragraph-properties style:contextual-spacing="false" fo:text-align="justify" style:vertical-align="baseline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5" style:parent-style-name="Akapitzlistą" style:family="paragraph">
      <style:paragraph-properties fo:text-align="justify" fo:margin-bottom="0in"/>
    </style:style>
    <style:style style:name="T56" style:parent-style-name="Domyślnaczcionkaakapitu" style:family="text">
      <style:text-properties style:font-name="Times New Roman" fo:font-size="12pt" style:font-size-asian="12pt" style:font-size-complex="12pt"/>
    </style:style>
    <style:style style:name="T57" style:parent-style-name="Domyślnaczcionkaakapitu" style:family="text">
      <style:text-properties style:font-name="Times New Roman" fo:color="#000000" fo:font-size="12pt" style:font-size-asian="12pt" style:font-size-complex="12pt"/>
    </style:style>
    <style:style style:name="T58" style:parent-style-name="Domyślnaczcionkaakapitu" style:family="text">
      <style:text-properties style:font-name="Times New Roman" fo:font-size="12pt" style:font-size-asian="12pt" style:font-size-complex="12pt"/>
    </style:style>
    <style:style style:name="T59" style:parent-style-name="Domyślnaczcionkaakapitu" style:family="text">
      <style:text-properties style:font-name="Times New Roman" fo:color="#000000" fo:font-size="12pt" style:font-size-asian="12pt" style:font-size-complex="12pt"/>
    </style:style>
    <style:style style:name="T60" style:parent-style-name="Domyślnaczcionkaakapitu" style:family="text">
      <style:text-properties style:font-name="Times New Roman" fo:font-size="12pt" style:font-size-asian="12pt" style:font-size-complex="12pt"/>
    </style:style>
    <style:style style:name="P61" style:parent-style-name="Akapitzlistą" style:list-style-name="LFO3" style:family="paragraph">
      <style:paragraph-properties style:contextual-spacing="false" fo:text-align="justify" style:vertical-align="baseline" fo:margin-bottom="0in" fo:line-height="100%"/>
    </style:style>
    <style:style style:name="T62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3" style:parent-style-name="Akapitzlistą" style:family="paragraph">
      <style:paragraph-properties fo:text-align="justify" fo:margin-bottom="0in"/>
    </style:style>
    <style:style style:name="T64" style:parent-style-name="Domyślnaczcionkaakapitu" style:family="text">
      <style:text-properties style:font-name="Times New Roman" fo:font-size="12pt" style:font-size-asian="12pt" style:font-size-complex="12pt"/>
    </style:style>
    <style:style style:name="T65" style:parent-style-name="Hiperłącze" style:family="text">
      <style:text-properties style:font-name="Times New Roman" fo:font-size="12pt" style:font-size-asian="12pt" style:font-size-complex="12pt"/>
    </style:style>
    <style:style style:name="T66" style:parent-style-name="Domyślnaczcionkaakapitu" style:family="text">
      <style:text-properties style:font-name="Times New Roman" fo:font-size="12pt" style:font-size-asian="12pt" style:font-size-complex="12pt"/>
    </style:style>
    <style:style style:name="P67" style:parent-style-name="Normalny" style:family="paragraph">
      <style:paragraph-properties fo:text-align="justify" fo:margin-bottom="0in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8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69" style:parent-style-name="Normalny" style:list-style-name="LFO4" style:family="paragraph">
      <style:paragraph-properties fo:text-align="justify" style:vertical-align="baseline" fo:margin-bottom="0in" fo:line-height="100%"/>
      <style:text-properties style:font-name="Times New Roman" fo:font-size="12pt" style:font-size-asian="12pt" style:font-size-complex="12pt"/>
    </style:style>
    <style:style style:name="P70" style:parent-style-name="Normalny" style:list-style-name="LFO4" style:family="paragraph">
      <style:paragraph-properties fo:text-align="justify" style:vertical-align="baseline" fo:margin-bottom="0in" fo:line-height="100%"/>
      <style:text-properties style:font-name="Times New Roman" fo:font-size="12pt" style:font-size-asian="12pt" style:font-size-complex="12pt"/>
    </style:style>
    <style:style style:name="P71" style:parent-style-name="Normalny" style:list-style-name="LFO4" style:family="paragraph">
      <style:paragraph-properties fo:text-align="justify" style:vertical-align="baseline" fo:margin-bottom="0in" fo:line-height="100%"/>
      <style:text-properties style:font-name="Times New Roman" fo:font-size="12pt" style:font-size-asian="12pt" style:font-size-complex="12pt"/>
    </style:style>
    <style:style style:name="P72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73" style:parent-style-name="Normalny" style:family="paragraph">
      <style:paragraph-properties fo:text-align="justify" fo:margin-bottom="0in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4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75" style:parent-style-name="Normalny" style:list-style-name="LFO5" style:family="paragraph">
      <style:paragraph-properties fo:text-align="justify" style:vertical-align="baseline" fo:margin-bottom="0in" fo:line-height="100%"/>
      <style:text-properties style:font-name="Times New Roman" fo:font-size="12pt" style:font-size-asian="12pt" style:font-size-complex="12pt"/>
    </style:style>
    <style:style style:name="P76" style:parent-style-name="Normalny" style:list-style-name="LFO5" style:family="paragraph">
      <style:paragraph-properties fo:text-align="justify" style:vertical-align="baseline" fo:margin-bottom="0in" fo:line-height="100%"/>
      <style:text-properties style:font-name="Times New Roman" fo:font-size="12pt" style:font-size-asian="12pt" style:font-size-complex="12pt"/>
    </style:style>
    <style:style style:name="P77" style:parent-style-name="Normalny" style:list-style-name="LFO5" style:family="paragraph">
      <style:paragraph-properties fo:text-align="justify" style:vertical-align="baseline" fo:margin-bottom="0in" fo:line-height="100%"/>
      <style:text-properties style:font-name="Times New Roman" fo:font-size="12pt" style:font-size-asian="12pt" style:font-size-complex="12pt"/>
    </style:style>
    <style:style style:name="P78" style:parent-style-name="Normalny" style:list-style-name="LFO5" style:family="paragraph">
      <style:paragraph-properties fo:text-align="justify" style:vertical-align="baseline" fo:margin-bottom="0in" fo:line-height="100%"/>
      <style:text-properties style:font-name="Times New Roman" fo:font-size="12pt" style:font-size-asian="12pt" style:font-size-complex="12pt"/>
    </style:style>
    <style:style style:name="P79" style:parent-style-name="Normalny" style:list-style-name="LFO5" style:family="paragraph">
      <style:paragraph-properties fo:text-align="justify" style:vertical-align="baseline" fo:margin-bottom="0in" fo:line-height="100%"/>
      <style:text-properties style:font-name="Times New Roman" fo:font-size="12pt" style:font-size-asian="12pt" style:font-size-complex="12pt"/>
    </style:style>
    <style:style style:name="P80" style:parent-style-name="Normalny" style:family="paragraph">
      <style:paragraph-properties fo:text-align="justify" fo:margin-bottom="0in"/>
    </style:style>
    <style:style style:name="T81" style:parent-style-name="Domyślnaczcionkaakapitu" style:family="text">
      <style:text-properties style:font-name="Times New Roman" fo:font-size="12pt" style:font-size-asian="12pt" style:font-size-complex="12pt"/>
    </style:style>
    <style:style style:name="T82" style:parent-style-name="Hiperłącze" style:family="text">
      <style:text-properties style:font-name="Times New Roman" fo:font-size="12pt" style:font-size-asian="12pt" style:font-size-complex="12pt"/>
    </style:style>
    <style:style style:name="P83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84" style:parent-style-name="Normalny" style:family="paragraph">
      <style:paragraph-properties fo:text-align="justify" fo:margin-bottom="0in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5" style:parent-style-name="Normalny" style:family="paragraph">
      <style:paragraph-properties fo:text-align="justify" fo:margin-bottom="0in"/>
    </style:style>
    <style:style style:name="T86" style:parent-style-name="Domyślnaczcionkaakapitu" style:family="text">
      <style:text-properties style:font-name="Times New Roman" fo:font-size="12pt" style:font-size-asian="12pt" style:font-size-complex="12pt"/>
    </style:style>
    <style:style style:name="T87" style:parent-style-name="Hiperłącze" style:family="text">
      <style:text-properties style:font-name="Times New Roman" fo:font-size="12pt" style:font-size-asian="12pt" style:font-size-complex="12pt"/>
    </style:style>
    <style:style style:name="T88" style:parent-style-name="Domyślnaczcionkaakapitu" style:family="text">
      <style:text-properties style:font-name="Times New Roman" fo:font-size="12pt" style:font-size-asian="12pt" style:font-size-complex="12pt"/>
    </style:style>
    <style:style style:name="P89" style:parent-style-name="Normalny" style:family="paragraph">
      <style:text-properties style:font-name="Times New Roman" fo:font-size="12pt" style:font-size-asian="12pt" style:font-size-complex="12pt"/>
    </style:style>
    <style:style style:name="P90" style:parent-style-name="Normalny" style:family="paragraph">
      <style:text-properties style:font-name="Times New Roman" fo:font-size="12pt" style:font-size-asian="12pt" style:font-size-complex="12pt"/>
    </style:style>
    <style:style style:name="P91" style:parent-style-name="Normalny" style:family="paragraph">
      <style:paragraph-properties fo:text-align="justify" fo:margin-top="0.0694in" fo:margin-bottom="0.0694in" fo:line-height="100%"/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/>
      <text:h text:style-name="P2" text:outline-level="3">Zał. 1 KARTA ZGŁOSZENIA NA WARSZTATY TEATRALNE</text:h>
      <text:h text:style-name="P3" text:outline-level="3"/>
      <text:list text:style-name="LFO2" text:continue-numbering="true">
        <text:list-item>
          <text:p text:style-name="P4"><text:span text:style-name="T5">Dane osoby uczestniczącej</text:span><text:span text:style-name="T6">:<text:s/></text:span></text:p>
        </text:list-item>
      </text:list>
      <text:p text:style-name="P7">Imię i nazwisko, wiek …………………………………………………………………..</text:p>
      <text:list text:style-name="LFO2" text:continue-numbering="true">
        <text:list-item>
          <text:p text:style-name="P8"><text:span text:style-name="T9">Wybór warsztatów*</text:span><text:span text:style-name="T10"><text:s/>(poprzez podkreślenie właściwego nazwiska osoby prowadzącej)</text:span></text:p>
        </text:list-item>
      </text:list>
      <text:p text:style-name="P11">dla osób w wieku 11-14: E. Lewandowska; A. Giza-Gradowska,<text:s/></text:p>
      <text:p text:style-name="P12">dla osób w wieku 15-19: G. Gromek; M. Kiszluk,<text:s/></text:p>
      <text:p text:style-name="P13">dla osób w wieku 19+: M. Tyrlik</text:p>
      <text:p text:style-name="P14">*należy to traktować jako preferowany wybór, o zakwalifikowaniu do grup decyduje data złożenie karty zgłoszeniowej i możliwości Teatru.</text:p>
      <text:list text:style-name="LFO2" text:continue-numbering="true">
        <text:list-item>
          <text:p text:style-name="P15"><text:span text:style-name="T16">Zgoda na udział dziecka lub własny w warsztatach <text:s/></text:span><text:span text:style-name="T17"><text:s text:c="65"/></text:span></text:p>
        </text:list-item>
      </text:list>
      <text:p text:style-name="P18"><text:span text:style-name="T19">Czytelny podpis rodzica / opiekuna_ki prawnego_ej ………………………………….</text:span></text:p>
      <text:p text:style-name="P20"/>
      <text:p text:style-name="P21">Czytelny podpis pełnoletniej osoby uczestniczącej ....…………….……………………<text:s/></text:p>
      <text:p text:style-name="P22"/>
      <text:p text:style-name="P23">Dane kontaktowe do rodzica / opiekuna_ki lub pełnoletniej osoby uczestniczącej (nr tel., e-mail)</text:p>
      <text:p text:style-name="P24"><text:span text:style-name="T25"><text:s text:c="12"/>…………………………………………………………………………………………..</text:span></text:p>
      <text:list text:style-name="LFO2" text:continue-numbering="true">
        <text:list-item>
          <text:p text:style-name="P26"><text:span text:style-name="T27">Zgoda na wykorzystanie zdjęć i nagrań zawierających wizerunek osoby uczestniczącej<text:s/></text:span><text:span text:style-name="T28">w warsztatach w celach promocyjnych na stronie internetowej i portalach społecznościowych Teatru.</text:span></text:p>
        </text:list-item>
      </text:list>
      <text:p text:style-name="P29">[ <text:s/>] wyrażam zgodę*</text:p>
      <text:p text:style-name="P30">[ <text:s/>] nie wyrażam zgody*</text:p>
      <text:p text:style-name="P31">*w odpowiednim miejscu należy wstawić znak X</text:p>
      <text:p text:style-name="P32"><text:span text:style-name="T33">Data i czytelny podpis</text:span><text:span text:style-name="T34"><text:s/></text:span><text:span text:style-name="T35">rodzica / opiekuna_ki lub pełnoletniej osoby uczestniczącej:</text:span></text:p>
      <text:p text:style-name="P36"/>
      <text:p text:style-name="P37"><text:span text:style-name="T38"><text:s text:c="2"/>…………………………………………………………………………………..</text:span></text:p>
      <text:list text:style-name="LFO2" text:continue-numbering="true">
        <text:list-item>
          <text:p text:style-name="P39"><text:span text:style-name="T40">Pełna treść informacji o przetwarzaniu danych osobowych dostępna jest w załączniku nr 2 do Regulaminu osób uczestniczących w Klubie Gońca Teatralnego.</text:span></text:p>
        </text:list-item>
      </text:list>
      <text:p text:style-name="P41"/>
      <text:p text:style-name="P42">Załącznik nr 2 Informacja dotycząca przetwarzania danych osobowych</text:p>
      <text:p text:style-name="P43"/>
      <text:p text:style-name="P44"/>
      <text:p text:style-name="P45">ADMINISTRATOR DANYCH OSOBOWYCH</text:p>
      <text:p text:style-name="P46"><text:span text:style-name="T47">Teatr im. Stefana Jaracza w Olsztynie, ul. 1 Maja 4, 10-118 Olsztyn,</text:span><text:span text:style-name="T48"><text:s/></text:span><text:span text:style-name="T49">tel.: 89 527 59 58 e-mail:<text:s/></text:span><text:a xlink:href="mailto:sekretariat.jaracza@teatr.olsztyn.pl" office:target-frame-name="_top" xlink:show="replace"><text:span text:style-name="T50">sekretariat.jaracza@teatr.olsztyn.pl</text:span></text:a><text:span text:style-name="T51">, dalej: Teatr.</text:span></text:p>
      <text:p text:style-name="P52">CELE, PODSTAWY PRAWNE I CZAS PRZETWARZANIA DANYCH OSOBOWYCH</text:p>
      <text:p text:style-name="P53">Dane osobowe przetwarzane będą w celu:</text:p>
      <text:list text:style-name="LFO3" text:continue-numbering="true">
        <text:list-item>
          <text:p text:style-name="P54">Organizacji warsztatów teatralnych – Klub Gońca Teatralnego</text:p>
        </text:list-item>
      </text:list>
      <text:soft-page-break/>
      <text:p text:style-name="P55"><text:span text:style-name="T56">Dane osobowe Uczestnika będą przetwarzane w celu realizacji warsztatów teatralnych – Klub Gońca Teatralnego.</text:span><text:span text:style-name="T57"><text:s/></text:span><text:span text:style-name="T58">Jeżeli organizowane zajęcia są bezpłatne, to podstawą prawną przetwarzania jest realizacja interesu publicznego teatru jakim jest odpowiadanie na potrzeby wspólnoty w zakresie kultury, na podstawie art. 6 ust. 1 lit. e Rozporządzenia Parlamentu Europejskiego i Rady (UE) 2016/679 z dnia 27 kwietnia 2016 r. w sprawie ochrony osób fizycznych w związku z przetwarzaniem danych osobowych i w sprawie swobodnego przepływu takich danych oraz uchylenia dyrektywy 95/46/WE (dalej RODO) i wynika z ustawy o organizowaniu i prowadzeniu działalności kulturalnej. Natomiast jeżeli organizowane zajęcia są płatne, to podstawą prawną przetwarzania jest podjęcie działań w celu zawarcia umowy oraz realizacja umowy, na podstawie art. 6 ust. 1 lit. b RODO. <text:s/>Dane w zakresie: imienia, nazwiska, wieku, numeru kontaktowego telefonu są niezbędne w celu organizacji warsztatów i umożliwienia kontaktu z Uczestnikami i/lub ich rodzicami/opiekunami prawnymi. Podanie danych jest niezbędne, aby brać udział w warsztatach teatralnych.</text:span><text:span text:style-name="T59"><text:s/></text:span><text:span text:style-name="T60">Dane osobowe będą przetwarzane przez czas niezbędny do realizacji i rozliczenia zajęć – maksymalnie przez 5 lat od zakończenia zajęć.</text:span></text:p>
      <text:list text:style-name="LFO3" text:continue-numbering="true">
        <text:list-item>
          <text:p text:style-name="P61"><text:span text:style-name="T62">publikacji zdjęć i nagrań zawierających wizerunek Uczestników warsztatów teatralnych</text:span></text:p>
        </text:list-item>
      </text:list>
      <text:p text:style-name="P63"><text:span text:style-name="T64">Zdjęcia lub nagrania zawierające wizerunek Uczestników warsztatów teatralnych będą publikowane na stronie internetowej Teatru oraz portalach społecznościowych tj. Facebook, Instagram po wyrażeniu zgody (art. 6 ust. 1 lit. a RODO) na taką publikację przez Uczestnika lub jego rodzica/opiekuna prawnego. Wyrażenie zgody jest dobrowolne i jeżeli Uczestnik lub jego rodzic/opiekun prawny jej nie wyrazi to Uczestnik i tak będzie mógł uczestniczyć w warsztatach teatralnych. Wyrażoną zgodę można w każdym momencie cofnąć bez wpływu na zgodność z prawem przetwarzania, którego dokonano przed jej cofnięciem. Oznacza to, że opublikowane zdjęcia nie zostaną usunięte z miejsc ich publikacji, ale nie będą mogły zostać użyte do innych publikacji. Zgodę można wycofać wysyłając wiadomość e-mail na adres:<text:s/></text:span><text:a xlink:href="mailto:barbara.swiecicka@teatr.olsztyn.pl" office:target-frame-name="_top" xlink:show="replace"><text:span text:style-name="T65">barbara.swiecicka@teatr.olsztyn.pl</text:span></text:a><text:span text:style-name="T66"><text:s/>lub informując o tym prowadzących zajęcia.</text:span></text:p>
      <text:p text:style-name="P67">ODBIORCY DANYCH OSOBOWYCH</text:p>
      <text:p text:style-name="P68">Zgromadzone dane osobowe mogą być ujawniane podmiotom realizującym zadania na rzecz i w imieniu Teatru, takim jak:<text:s/></text:p>
      <text:list text:style-name="LFO4" text:continue-numbering="true">
        <text:list-item>
          <text:p text:style-name="P69">dostawcy oprogramowania w celu zapewnienia ich sprawnego działania z zachowaniem zasad ochrony danych osobowych i poufności przetwarzania,</text:p>
        </text:list-item>
        <text:list-item>
          <text:p text:style-name="P70">podmiotom publicznym w ramach w ramach zwartych porozumień i umów oraz w zakresie obowiązujących przepisów prawa,</text:p>
        </text:list-item>
        <text:list-item>
          <text:p text:style-name="P71">każdej osobie, która zapozna się ze zdjęciem lub nagraniem, w przypadku gdy dane będą publikowane w przestrzeni publicznej.</text:p>
        </text:list-item>
      </text:list>
      <text:p text:style-name="P72">Wszelkie ujawnienie danych osobowych prowadzone jest zgodnie z obowiązującymi przepisami prawa oraz wyłącznie w sytuacjach gdy jest to niezbędne w celu realizacji i rozliczania świadczonych usług z zapewnieniem poufności przetwarzanych danych osobowych.</text:p>
      <text:p text:style-name="P73">PRZYSŁUGUJĄCE PRAWA</text:p>
      <text:p text:style-name="P74">W związku z przetwarzaniem danych Uczestnikom i/lub ich rodzicom/opiekunom prawnym przysługują następujące prawa:</text:p>
      <text:list text:style-name="LFO5" text:continue-numbering="true">
        <text:list-item>
          <text:p text:style-name="P75">dostępu do swoich danych <text:s/>osobowych,</text:p>
        </text:list-item>
        <text:list-item>
          <text:p text:style-name="P76">sprostowania danych, które są nieprawidłowe,</text:p>
        </text:list-item>
        <text:list-item>
          <text:p text:style-name="P77">żądania usunięcia danych, gdy dane nie są niezbędne do celów, dla których zostały zebrane,</text:p>
        </text:list-item>
        <text:list-item>
          <text:p text:style-name="P78">żądania ograniczenia przetwarzania danych, gdy osoby, których dane dotyczą kwestionują prawidłowość danych, przetwarzanie jest niezgodne z prawem, a osoby te sprzeciwiają się usunięciu danych, Teatr nie potrzebuje już danych osobowych do celów przetwarzania, ale są one potrzebne osobom, których dane dotyczą do ustalenia, dochodzenia lub obrony roszczeń,</text:p>
        </text:list-item>
        <text:list-item>
          <text:p text:style-name="P79">do przenoszenia danych, które przetwarzane są na podstawie udzielonej zgody w systemach informatycznych,</text:p>
        </text:list-item>
      </text:list>
      <text:p text:style-name="P80"><text:span text:style-name="T81">W celu skorzystania z powyższych praw prosimy kontaktować się z Teatrem za pośrednictwem poczty tradycyjnej na wskazany wyżej adres lub za pośrednictwem poczty elektronicznej na adres e-mail:<text:s/></text:span><text:a xlink:href="mailto:barbara.swiecicka@teatr.olsztyn.pl" office:target-frame-name="_top" xlink:show="replace"><text:span text:style-name="T82">barbara.swiecicka@teatr.olsztyn.pl</text:span></text:a></text:p>
      <text:p text:style-name="P83">Uczestnikom i/lub ich rodzicom/opiekunom prawnym przysługuje także prawo złożenia skargi do Prezesa Urzędu Ochrony Danych Osobowych, ul. Stawki 2, 00-193 Warszawa.</text:p>
      <text:p text:style-name="P84">INSPEKTOR OCHRONY DANYCH</text:p>
      <text:p text:style-name="P85"><text:span text:style-name="T86">Kontakt z Inspektorem Ochrony Danych możliwy jest pod adresem e-mail:<text:s/></text:span><text:a xlink:href="mailto:iodo@teatr.olsztyn.pl" office:target-frame-name="_top" xlink:show="replace"><text:span text:style-name="T87">iodo@teatr.olsztyn.pl</text:span></text:a><text:span text:style-name="T88"><text:s/>lub za pośrednictwem poczty tradycyjnej na adres Teatru, z dopiskiem IOD.</text:span></text:p>
      <text:p text:style-name="P89"/>
      <text:p text:style-name="P90"/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3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Poprawka" style:display-name="Poprawka" style:family="paragraph">
      <style:paragraph-properties fo:margin-bottom="0in" fo:line-height="100%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1" style:family="text">
      <style:text-properties fo:font-weight="bold" style:font-weight-asian="bold" style:font-weight-complex="bold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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0451in" text:min-label-width="0.25in" text:list-level-position-and-space-mode="label-alignment">
          <style:list-level-label-alignment text:label-followed-by="listtab" fo:margin-left="3.2951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451in" text:min-label-width="0.25in" text:list-level-position-and-space-mode="label-alignment">
          <style:list-level-label-alignment text:label-followed-by="listtab" fo:margin-left="4.7951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asia Święcicka</meta:initial-creator>
    <dc:creator>Izabela Ostropolska</dc:creator>
    <meta:creation-date>2026-07-28T20:48:00Z</meta:creation-date>
    <dc:date>2026-08-11T09:36:00Z</dc:date>
    <meta:template xlink:href="Normal" xlink:type="simple"/>
    <meta:editing-cycles>3</meta:editing-cycles>
    <meta:editing-duration>PT600S</meta:editing-duration>
    <meta:document-statistic meta:page-count="3" meta:paragraph-count="12" meta:word-count="914" meta:character-count="6387" meta:row-count="45" meta:non-whitespace-character-count="5485"/>
  </office:meta>
</office:document-meta>
</file>